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Times-Bold" svg:font-family="Times-Bold" style:font-family-generic="roman"/>
    <style:font-face style:name="Times-Roman" svg:font-family="Times-Roman" style:font-family-generic="roman"/>
    <style:font-face style:name="TimesNewRomanPSMT" svg:font-family="TimesNewRomanPSMT"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Text_20_body">
      <style:paragraph-properties fo:margin-top="0cm" fo:margin-bottom="0cm"/>
    </style:style>
    <style:style style:name="P2" style:family="paragraph" style:parent-style-name="Standard">
      <style:text-properties fo:color="#000000" style:font-name="Times-Roman" fo:font-size="12pt" fo:letter-spacing="normal" style:letter-kerning="false" style:font-name-asian="Times-Roman" style:font-size-asian="12pt" style:font-name-complex="Times-Roman" style:font-size-complex="12pt"/>
    </style:style>
    <style:style style:name="P3" style:family="paragraph" style:parent-style-name="Standard">
      <style:text-properties fo:font-weight="bold" style:font-weight-asian="bold" style:font-weight-complex="bold"/>
    </style:style>
    <style:style style:name="P4" style:family="paragraph" style:parent-style-name="Standard">
      <style:paragraph-properties fo:margin-top="0cm" fo:margin-bottom="0.422cm" style:text-autospace="none"/>
      <style:text-properties fo:color="#000000" style:font-name="Times-Bold" fo:font-size="12pt" fo:letter-spacing="normal" fo:font-weight="bold" style:letter-kerning="false" style:font-name-asian="Times-Bold" style:font-size-asian="12pt" style:font-weight-asian="bold" style:font-name-complex="Times-Bold" style:font-size-complex="12pt" style:font-weight-complex="bold"/>
    </style:style>
    <style:style style:name="P5" style:family="paragraph" style:parent-style-name="Standard">
      <style:paragraph-properties fo:margin-top="0cm" fo:margin-bottom="0.422cm" style:text-autospace="none"/>
      <style:text-properties fo:color="#000000"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style:style style:name="P6" style:family="paragraph" style:parent-style-name="Standard">
      <style:text-properties fo:color="#000000" style:font-name="Times-Roman" fo:font-size="12pt" fo:letter-spacing="normal" style:letter-kerning="false" style:font-name-asian="Times-Roman" style:font-size-asian="12pt" style:font-name-complex="Times-Roman" style:font-size-complex="12pt"/>
    </style:style>
    <style:style style:name="P7" style:family="paragraph" style:parent-style-name="Standard">
      <style:text-properties fo:color="#000000" style:font-name="Times-Roman" fo:font-size="12pt" fo:letter-spacing="normal" fo:font-weight="bold" style:letter-kerning="false" style:font-name-asian="Times-Roman" style:font-size-asian="12pt" style:font-weight-asian="bold" style:font-name-complex="Times-Roman" style:font-size-complex="12pt" style:font-weight-complex="bold"/>
    </style:style>
    <style:style style:name="P8" style:family="paragraph" style:parent-style-name="Standard">
      <style:paragraph-properties style:text-autospace="none"/>
      <style:text-properties fo:color="#000000"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style:style style:name="P9" style:family="paragraph" style:parent-style-name="Standard">
      <style:paragraph-properties fo:margin-top="0cm" fo:margin-bottom="0.422cm" style:text-autospace="none"/>
      <style:text-properties fo:color="#000000" style:font-name="Times-Bold" fo:font-size="12pt" fo:letter-spacing="normal" fo:font-weight="bold" style:letter-kerning="false" style:font-name-asian="Times-Bold" style:font-size-asian="12pt" style:font-weight-asian="bold" style:font-name-complex="Times-Bold" style:font-size-complex="12pt" style:font-weight-complex="bold"/>
    </style:style>
    <style:style style:name="P10" style:family="paragraph" style:parent-style-name="Standard">
      <style:paragraph-properties fo:margin-top="0cm" fo:margin-bottom="0.422cm" style:text-autospace="none"/>
      <style:text-properties fo:color="#000000"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style:style style:name="P11" style:family="paragraph" style:parent-style-name="Standard">
      <style:paragraph-properties fo:margin-top="0cm" fo:margin-bottom="0.422cm" style:text-autospace="none"/>
      <style:text-properties fo:color="#000000" style:font-name="Times-Roman" fo:font-size="12pt" fo:letter-spacing="normal" fo:font-weight="bold" style:letter-kerning="false" style:font-name-asian="Times-Roman" style:font-size-asian="12pt" style:font-weight-asian="bold" style:font-name-complex="Times-Roman" style:font-size-complex="12pt" style:font-weight-complex="bold"/>
    </style:style>
    <style:style style:name="P12" style:family="paragraph" style:parent-style-name="Standard">
      <style:paragraph-properties fo:margin-top="0cm" fo:margin-bottom="0.422cm" style:text-autospace="none"/>
    </style:style>
    <style:style style:name="P13" style:family="paragraph" style:parent-style-name="Text_20_body">
      <style:paragraph-properties fo:margin-top="0cm" fo:margin-bottom="0cm"/>
    </style:style>
    <style:style style:name="T1" style:family="text">
      <style:text-properties fo:color="#000000" style:font-name="Times-Roman" fo:font-size="12pt" fo:letter-spacing="normal" style:letter-kerning="false" style:font-name-asian="Times-Roman" style:font-size-asian="12pt" style:font-name-complex="Times-Roman" style:font-size-complex="12pt"/>
    </style:style>
    <style:style style:name="T2" style:family="text">
      <style:text-properties fo:color="#000000"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style:style style:name="T3" style:family="text">
      <style:text-properties fo:color="#000000" style:font-name="Times-Roman" fo:font-size="12pt" fo:letter-spacing="normal" fo:font-style="normal" fo:font-weight="bold" style:letter-kerning="false" style:font-name-asian="Times-Roman" style:font-size-asian="12pt" style:font-style-asian="normal" style:font-weight-asian="bold" style:font-name-complex="Times-Roman" style:font-size-complex="12pt" style:font-style-complex="normal" style:font-weight-complex="bold"/>
    </style:style>
    <text:list-style style:name="L1">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4">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5">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8">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9">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0">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1">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2">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3">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4">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5">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18">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Strong_20_Emphasis"><text:span text:style-name="T3">Tradition trifft neue Wege: Aert – nachhaltige Lederaccessoires aus Südtirol</text:span></text:span></text:p>
      <text:p text:style-name="P1"><text:span text:style-name="Strong_20_Emphasis"><text:span text:style-name="T3">alternativ: Tradition trifft Innovation – Lederkunst aus Südtirol<text:line-break/></text:span></text:span></text:p>
      <text:p text:style-name="P2">In Südtirol sind Familie und Tradition wichtige Bestandteile des Lebens. Diese Verbundenheit hat sich aus dem Leben in der wunderschönen, oft unwegsamen Gebirgslandschaft und den manchmal harten Lebensbedingungen in den Alpen entwickelt. Das „dynastische” Denken über Generationen ist bei südtiroler Obstbauern ebenso zu finden wie auf entlegenen Berghöfen oder auf den traditionsreichen Weingütern, die allesamt nicht selten auf eine jahrhundertelange Familiengeschichte zurückblicken. Auch bei den Handwerksbetrieben der Region spielt die Weitergabe kunstvoller Fertigkeiten und des Betriebes von Generation zu Generation eine wichtige Rolle. </text:p>
      <text:p text:style-name="P2"/>
      <text:p text:style-name="P2">Authentizität und Individualität, die „Handschrift” der Familie – das ist es, was diese Betriebe ausmacht. Und das ist auch der Grund, warum bewährte traditionelle Fertigungsmethoden und kontinuierliche Innovationen hier Hand in Hand gehen. Disruption? Fehlanzeige! In der herrlichen Südtiroler Landschaft und dem privilegierten sonnenreichen Klima hat der gehetzte Motor einer digital- und finanzgetriebenen Welt keine Chance.</text:p>
      <text:p text:style-name="P2"/>
      <text:p text:style-name="Standard"><text:span text:style-name="Strong_20_Emphasis"><text:span text:style-name="T1">Generationenübergreifende Handwerkskunst aus Südtirol</text:span></text:span></text:p>
      <text:p text:style-name="P2"/>
      <text:p text:style-name="P2">Das besondere Leder der Gerberei Perwanger ist seit Gründung des Handwerksbetriebs vor mehr als 200 Jahren darauf angelegt, Dauerhaftigkeit für Generationen und eine charakterstarke authentische Schönheit mit den besonderen Eigenschaften natürlicher Haut zu bewahren.</text:p>
      <text:p text:style-name="P2"/>
      <text:p text:style-name="P2">Um die Jahrhundertwende des 20. Jahrhunderts ist es bereits die dritte Generation mit Josef Perwanger, der von seinem Vater Franz den Gerberberuf und den Betrieb übernimmt und der sich von da an auf die Herstellung von robusten, langlebigen Schuhledern mit besonders hohem Tragekomfort konzentriert.</text:p>
      <text:p text:style-name="P2"/>
      <text:p text:style-name="P2">Sein Sohn Lorenz Perwanger setzt auf Ideen aus der Natur. Er entwickelt das Gerbverfahren für ein Leder, das den einzigartigen Eigenschaften der natürlichen Haut so nahe wie möglich kommt. Es ist schmutzabweisend, robust und wasserdicht. Kein Regen und kein stehendes Wasser gelangen hindurch und dennoch ist es atmungsaktiv. Mit diesem einzigartigen Leder „Nepal” gelingt ihm der weltweite Durchbruch und man findet heute kaum einen hochwertigen Wanderschuh, in dem nicht das legendäre Perwanger Nepal zur Anwendung kommt.</text:p>
      <text:p text:style-name="P2"/>
      <text:p text:style-name="P2">Seither stehen Nachhaltigkeit, Natur- und Umweltschutz im Mittelpunkt der Familientradition. Perwanger Leder wird ressourcenschonend hergestellt, das bei der Gerbung eingesetzte Wasser wird in einem aufwändigen Prozess in einer der modernsten Kläranlagen Europas aufbereitet und Perwanger Leder ist frei von schädlichen Stoffen. Dies wird in regelmäßig durchgeführten Untersuchungen von Öko-Tex testiert. </text:p>
      <text:p text:style-name="P2"/>
      <text:p text:style-name="P1"><text:span text:style-name="Strong_20_Emphasis"><text:span text:style-name="T1">Eine neue Generation übernimmt das Ruder</text:span></text:span></text:p>
      <text:p text:style-name="P1"><text:span text:style-name="Strong_20_Emphasis"><text:span text:style-name="T1"/></text:span></text:p>
      <text:p text:style-name="P2">Heute ist es Zeit, die Lenkung der Familiengeschicke einmal mehr weiterzugeben. Und auch für die junge Sandra Perwanger bleibt es selbstverständlich, an Bewährtes anzuknüpfen – und dabei dennoch alte Zöpfe abzuschneiden und Platz und Raum für neue, zeitgemäße Entwicklungen und eigene Ideen zu schaffen!</text:p>
      <text:p text:style-name="P2"/>
      <text:p text:style-name="P7">Verantwortung für Nachhaltigkeit und Qualität</text:p>
      <text:p text:style-name="P2"/>
      <text:p text:style-name="P2">„Seit Generationen sind wir mit den Bergen und dem Outdoor-Sport gleichermaßen verbunden”, <text:soft-page-break/>erklärt Sandra Perwanger begeistert. „Ich bin wie meine Eltern und Großeltern in den Bergen aufgewachsen. Eingebettet in diese natürliche Umgebung haben wir unsere Erfahrungen in Symbiose mit den Zyklen der Natur gesammelt. Die Verantwortung, die wir als Hersteller von Produkten für unsere Heimat und die Bergwelt tragen, ist längst Teil unserer DNA geworden und erfüllt uns mit Stolz.” </text:p>
      <text:p text:style-name="P2"/>
      <text:p text:style-name="P2">Unsere Aufgabe als Gerber ist es, nicht nur exzellente Häute zu produzieren, sondern auch den modernen kritischen und informierten Verbraucher an die Hand zu nehmen und ihm zu zeigen, warum gerade Leder zukunftsfähig ist – und dies vor allem im Hinblick auf Umweltschutz und Nachhaltigkeit. Unsere Zukunft liegt in der Herstellung einer hohen Qualität unserer Produkte, die schon durch Langlebigkeit eine überzeugende Nachhaltigkeit garantieren.</text:p>
      <text:p text:style-name="P2"/>
      <text:p text:style-name="P7">Ein zukunftsweisendes Versprechen</text:p>
      <text:p text:style-name="P2"/>
      <text:p text:style-name="P2">Sandra Perwanger ist die Vertreterin der modernen Generation und hat ein zukunftsweisendes Versprechen:</text:p>
      <text:p text:style-name="P2"/>
      <text:p text:style-name="Standard"><text:span text:style-name="T1">„Es ist wichtig, sich auf Marken und Produkte verlassen zu können, die echte Garantien geben: Wir suchen die Langlebigkeit von Rohstoffen und Produkten im Einklang mit der Natur. Im Zeitalter des Hyperkonsums, in unserer sogenannten WUKA-Welt, wird gerade uns jungen Menschen immer bewusster, was Zuverlässigkeit und Langlebigkeit für den ökologischen Fußabdruck bedeuten können. Wir betrachten die Dinge ganzheitlich und im Zusammenhang, von der Produktion bis zum Abfall.</text:span></text:p>
      <text:p text:style-name="P2"/>
      <text:p text:style-name="P2">Zur nachhaltigen Produktion gehören bei Perwanger vor allem Maßnahmen, die den Ressourcenverbrauch im Prozess minimieren. Wir treten aber auch dafür ein, das Bewusstsein für Leder als wertvollen Rohstoff zu stärken. Wir wollen den Verbraucher darüber aufklären, woher unser Leder kommt, wie es hergestellt wird und welche Vorteile es in Bezug auf Komfort, Qualität und Sicherheit gegenüber Kunststoffen für unsere Zukunft bietet. </text:p>
      <text:p text:style-name="P2"/>
      <text:p text:style-name="P7">Mehr als nur Leder: Unser Beitrag zur Erhaltung der Bergwelt</text:p>
      <text:p text:style-name="P2"/>
      <text:p text:style-name="P2">Aber unser Leder leistet noch viel mehr! Es dient auch der Erhaltung der Bergwelt. Das Ökosystem Berg wird durch die traditionelle Landwirtschaft bewahrt. Denn ohne Viehhaltung würden die Bergwiesen bald von sterilen Nadelwäldern überwuchert werden. Die Artenvielfalt würde abnehmen und die reiche Vielfalt des Alpenraums ginge verloren. Für die Landwirte ist es wichtig, dass wir Felle für unsere Produktion kaufen. Denn Felle sind als Nebenprodukt der Milch- und Fleischrinderzucht eine unverzichtbare zusätzliche Einkommensquelle für die Bauern. Darüber hinaus unterstützen wir lokale Landwirte und Züchter finanziell mit einem Notfallfonds und wir fördern Betriebe, die ein fortschrittliches Tierschutzsystem anwenden. </text:p>
      <text:p text:style-name="P2"/>
      <text:p text:style-name="P2">Wir sind stolz darauf, dass unsere Leder inzwischen in der ganzen Welt verwendet werden. Doch wir ruhen uns nicht auf unseren Lorbeeren aus, sondern bleiben unserem Handwerksversprechen treu. Wir nutzen unsere 200-jährige Erfahrung, um den manchmal schwierigen Weg in eine verantwortungsvolle Zukunft zu gehen. Vor diesem Hintergrund ist die Marke Aert entstanden.</text:p>
      <text:p text:style-name="P2"/>
      <text:p text:style-name="P4">Slow Fashion mit Persönlichkeit – hier ist die Idee von Aert!</text:p>
      <text:p text:style-name="P5">Von den weiten Almwiesen bis zu den schroffen Gipfeln unserer Heimat ist die Alpenwelt für uns keine Kulisse, sondern Verpflichtung und Inspiration für die zeitlose Eleganz der Marke Aert. Jedes Stück Aert trägt die natürliche Schönheit und raue Individualität der alpinen Landschaft in sich und steht für authentischen Luxus und geschmackvollen Stil. Von der Gerbung des robusten Leders bis <text:soft-page-break/>zur Herstellung der ausgefallenen Aert-Wohnaccessoires und Gastronomie-Ideen ist jedes einzelne Stück das Ergebnis von Hingabe, Leidenschaft und einem tiefen Respekt vor der Natur. </text:p>
      <text:p text:style-name="P4">Zeitlos, transparent und nachhaltig</text:p>
      <text:p text:style-name="P5">Wahre Schönheit ist zeitlos und unvergänglich - genau wie die Produkte von Aert. Die Produkte von Aert stehen nicht nur für ein individuelles Ambiente, sondern auch für Verantwortung. Durch die Einhaltung strenger Umweltauflagen und die Verwendung erneuerbarer Energien wird eine nachhaltige und umweltfreundliche Produktion gewährleistet. </text:p>
      <text:p text:style-name="P5">Aert ist mehr als eine Marke - Aert ist eine Lebensart. Die Häute für unser Leder beziehen wir ausschließlich aus der Alpenregion. Die robusten Bergrinder bewegen sich auf den Almen frei in der frischen Höhenluft. Gleichzeitig sorgen sie durch Beweidung und Düngung für den Erhalt des Artenreichtums dieser hochgelegenen Wiesen. </text:p>
      <text:p text:style-name="P5">Damit die traditionelle Almwirtschaft auch für künftige Generationen erhalten bleibt, unterstützen wir in enger Partnerschaft auch einige Südtiroler Bergbauernhöfe. Mit diesem Engagement tragen wir nicht nur zum Erhalt der wunderschönen Alpenlandschaft bei. Wir sichern damit auch die Zukunft des charaktervollen Leders für die Accessoires der Marke Aert.</text:p>
      <text:p text:style-name="P4">Schönheit liegt in Einfachheit</text:p>
      <text:p text:style-name="P8">Die Produkte von Art sind eine Hommage an die rustikale Schönheit in funktionellem und handwerklichem Design. Von Lederschürzen über Grill- und Messertaschen bis hin zu Weinkühlern und Wohnaccessoires - jedes Stück von Aert strahlt Authentizität und Individualität aus. Das besondere Leder der Gerberei Perwanger verleiht den Produkten zusätzlich Langlebigkeit für Generationen und eine charakterstarke, natürliche Schönheit.</text:p>
      <text:p text:style-name="P8"/>
      <text:p text:style-name="P11">Von der Rohhaut zum Meisterstück: So geht<text:span text:style-name="Strong_20_Emphasis"> nachhaltiges Lederhandwerk</text:span></text:p>
      <text:p text:style-name="P12"><text:span text:style-name="T2">Vom Zuschnitt bis zum Oberflächen-Finishing stellen wir Aert Produkte auf traditionelle handwerkliche Weise her. Erfahrene Gerber*innen arbeiten mit unseren Designer*innen und speziellen Lederschneider*innen Hand in Hand, um für jedes Stück eine zeitlose und langlebige Qualität zu erzielen.</text:span></text:p>
      <text:p text:style-name="P12"><text:span text:style-name="T2">Nach der Anlieferung der Rohhaut bis zur Abnahme der fertigen Aert Produkte durch unsere strenge Qualitätskontrolle findet kein Arbeitsschritt außerhalb des Betriebs statt. Die sonst üblichen Transporte entfallen und wir erfüllen auch auf diese Weise unseren hohen Anspruch an eine zukunftsfähige, ressourcenschonende Produktion von nachhaltigen Erzeugnissen.</text:span></text:p>
      <text:p text:style-name="P3">Die Eigenschaften des natürlichen Leders schaffen Raum für neue Ideen.</text:p>
      <text:p text:style-name="Standard"/>
      <text:p text:style-name="Standard">Warum sollten nicht ganz selbstverständliche Dinge des Alltags von Zeit zu Zeit ganz neu gedacht werden? Machmal bringt der Wunsch, die Welt mit Kreativität ein Stück lebens- und liebenswerter zu machen, ganz nebenbei neue Möglichkeiten hervor. So war es zum Beispiel bei der Entwicklung der Weinkühlern der Marke Aert: Unser Ansatz, nachhaltiges, umweltfreundliches Leder statt Kunststoffen oder Ressourcen verschlingendem Metall für die Herstellung von Weinkühlern einzusetzen, bringt nämlich eine interessante Eigenschaft von Leder zu Tage: Feuchtes Leder eignet sich aufgrund der feinen natürlichen Kapillarstruktur des Materials ganz hervorragend zur Isolierung und zur Kühlung. Ein feiner Wein, im hochwertigen angefeuchteten Lederkühler von Aert präsentiert, beweist nicht nur Stilgefühl und hohe Lebensart des Gastgebers, sondern bewahrt außerdem ein ideales natürliches Klima und Ambiente für den edlen Rebensaft und hilft dabei, eine gesunde Welt für unsere Kinder zu bewahren.</text:p>
      <text:p text:style-name="Standard"><text:soft-page-break/>Weitere Headlines</text:p>
      <text:p text:style-name="Standard"/>
      <text:p text:style-name="P1"><text:span text:style-name="Strong_20_Emphasis">Das Erbe der Berge: Aert und die Kunst des Südtiroler Leders<text:line-break/>Familientradition und Handwerkskunst – willkommen bei Aert<text:line-break/>Aus den Alpen gegen den Klimawandel: Aert’s nachhaltiges Lederhandwerk</text:span></text:p>
      <text:p text:style-name="P1"><text:span text:style-name="Strong_20_Emphasis"/></text:p>
      <text:p text:style-name="P1"><text:span text:style-name="Strong_20_Emphasis">Nachhaltig, handgefertigt, einzigartig: Aert Lederaccessoires für Ihr Zuhause und Ihre Gastronomi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Times-Bold" svg:font-family="Times-Bold" style:font-family-generic="roman"/>
    <style:font-face style:name="Times-Roman" svg:font-family="Times-Roman" style:font-family-generic="roman"/>
    <style:font-face style:name="TimesNewRomanPSMT" svg:font-family="TimesNewRomanPSMT"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tephan Striewisch</meta:initial-creator>
    <meta:creation-date>2024-06-06T10:10:47</meta:creation-date>
    <dc:date>2024-06-07T11:35:31</dc:date>
    <dc:creator>Stephan Striewisch</dc:creator>
    <meta:editing-duration>PT3H30M34S</meta:editing-duration>
    <meta:editing-cycles>17</meta:editing-cycles>
    <meta:generator>OpenOffice/4.1.10$Unix OpenOffice.org_project/4110m2$Build-9807</meta:generator>
    <meta:document-statistic meta:table-count="0" meta:image-count="0" meta:object-count="0" meta:page-count="4" meta:paragraph-count="37" meta:word-count="1436" meta:character-count="10487"/>
  </office:meta>
</office:document-meta>
</file>